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19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8">Шински ексери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27">26.06.2026</text:span><text:span text:style-name="T19">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964186567624874231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19T11:55:28.33</dc:date>
    <meta:print-date>2023-06-01T11:36:00</meta:print-date>
    <meta:editing-cycles>298</meta:editing-cycles>
    <meta:editing-duration>PT7H33M47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2" meta:character-count="2576"/>
  </office:meta>
</office:document-meta>
</file>